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ики-школы-имени-маршала-чуйкова-выиграли-детский-квн"/>Ученики школы имени Маршала Чуйкова выиграли детский КВН<text:bookmark-end text:name="ученики-школы-имени-маршала-чуйкова-выиграли-детский-квн"/></text:h>
      <text:p text:style-name="First_20_paragraph">16.11.2021</text:p>
      <text:p text:style-name="Text_20_body"><text:line-break/><text:span text:style-name="T1">Команда КВН «Золотой состав» Школы на Юго-Востоке имени Маршала В. И. Чуйкова приняла участие в съемках в программе «Доброе утро» Первого канала. Ребят пригласили в студию после победы на ежегодном международном фестивале детских команд КВН, прошедшем в Анапе.</text:span></text:p>
      <text:p text:style-name="Text_20_body">— Мы три года принимали участие в фестивале, и каждый раз показывали высокий результат, попадая после на телепередачу «Детский КВН», — рассказал лидер команды КВН «Золотой состав» Александр Лобачёв. — А в этом впервые смогли выиграть гран-при фестиваля.</text:p>
      <text:p text:style-name="Text_20_body">Репортаж, на который позвали победителей, был посвящён юбилею КВН. Организация отмечает 60 лет с момента создания.</text:p>
      <text:p text:style-name="Text_20_body">— Мы подготовили нарезку лучших наших шуток, показали, как умеем жонглировать и играть на гитаре, — улыбается Александр. — Жалко, что в эфир вошло не всё. Зато мы познакомились с Юлием Гусманом — он пожелал нам удачи и творческих успехов, и наказал больше работать и писать больше шуток.</text:p>
      <text:p text:style-name="Text_20_body">А 23 ноября «Золотой состав» выступит в спецпроекте, посвящённом юбилею КВН.</text:p>
      <text:p text:style-name="Text_20_body"><text:line-break/></text:p>
      <text:p text:style-name="Text_20_body">Адрес страницы: <text:a xlink:type="simple" xlink:href="http://kuzminki.mos.ru/presscenter/news/detail/10399815.html" office:name=""><text:span text:style-name="Definition">http://kuzminki.mos.ru/presscenter/news/detail/10399815.html</text:span></text:a></text:p>
      <text:p text:style-name="Text_20_body"><text:a xlink:type="simple" xlink:href="http://kuzminki.mos.ru" office:name=""><text:span text:style-name="Definition">Управа района Кузьми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6T21:48:26Z</meta:creation-date>
    <dc:date>2024-02-16T21:48:26Z</dc:date>
  </office:meta>
</office:document-meta>
</file>