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орники-очистили-от-снега-детскую-площадку-на-федора-полетаева"/>Дворники очистили от снега детскую площадку на Федора Полетаева<text:bookmark-end text:name="дворники-очистили-от-снега-детскую-площадку-на-федора-полетаева"/></text:h>
      <text:p text:style-name="First_20_paragraph">11.01.2022</text:p>
      <text:p text:style-name="Text_20_body"><text:span text:style-name="T1">На детской площадке возле дома 8к5 на улице Федора Полетаева в Кузьминках давно не проводилась уборка снега. Привести территорию в порядок и ликвидировать сугробы местные жители призвали сотрудников «Жилищника».</text:span></text:p>
      <text:p text:style-name="Text_20_body">— Глубокий слой снега можно увидеть как на самой детской площадке, так и на тропинках к ней. Дети могут пострадать, — рассказал в заявке директор ГБУ «Жилищник» Александр Иванов.</text:p>
      <text:p text:style-name="Text_20_body">На вопрос когда детскую площадку очистят от снега, в ГБУ «Жилищник» сегодня ответили, что такие работы уже провели.</text:p>
      <text:p text:style-name="Text_20_body">— Сотрудниками «Жилищника» выполнены работы по очистке детской площадки от рыхлого снега. Уборка проводится до плотного слоя, чтобы не пострадало резиновое покрытие, — рассказал директор ГБУ «Жилищник» Дамир Мусиков.</text:p>
      <text:p text:style-name="Text_20_body">Районные коммунальщики пообещали поддерживать порядок на территории детской площадки, и производить уборку снега при последующих снегопадах Выполнение заявки на уборку снега подтвердили местные жители.</text:p>
      <text:p text:style-name="Text_20_body"><text:line-break/></text:p>
      <text:p text:style-name="Text_20_body">Адрес страницы: <text:a xlink:type="simple" xlink:href="http://kuzminki.mos.ru/presscenter/news/detail/10525676.html" office:name=""><text:span text:style-name="Definition">http://kuzminki.mos.ru/presscenter/news/detail/10525676.html</text:span></text:a></text:p>
      <text:p text:style-name="Text_20_body"><text:a xlink:type="simple" xlink:href="http://kuzminki.mos.ru" office:name=""><text:span text:style-name="Definition">Управа района Кузьми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14:24:46Z</meta:creation-date>
    <dc:date>2023-08-16T14:24:46Z</dc:date>
  </office:meta>
</office:document-meta>
</file>